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hijskraan van 3 t/m 17 oktober 2026 op een deel van het grasveld voor de woning aan Irenepad 6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27 juli 2026 een ontheffing (met kenmerk 2137088) verleend voor het plaatsen van een hijskraan van 3 oktober 2026 tot en met 17 oktober 2026 op een deel van het grasveld voor de woning van Irenepad 6 te Hoevelaken.</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37088</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37088</meta:user-defined>
    <dc:language>nl</dc:language>
    <meta:user-defined meta:name="OVERHEIDop.locatietype/OVERHEIDop.gebiedsmarkering">Adres</meta:user-defined>
    <meta:user-defined meta:name="DC.title">Ontheffing voor het plaatsen van een hijskraan van 3 t/m 17 oktober 2026 op een deel van het grasveld voor de woning aan Irenepad 6 te Hoevelaken</meta:user-defined>
    <meta:user-defined meta:name="DCTERMS.W3CDTF/DCTERMS.available">2026-08-11</meta:user-defined>
    <meta:user-defined meta:name="DCTERMS.W3CDTF/OVERHEIDop.jaargang">2026</meta:user-defined>
    <meta:user-defined meta:name="OVERHEIDop.publicationIssue">381246</meta:user-defined>
    <meta:user-defined meta:name="OVERHEIDop.GmbID/DC.identifier">gmb-2026-381246</meta:user-defined>
    <meta:user-defined meta:name="OVERHEIDop.versieInformatie"/>
  </office:meta>
</office:document-meta>
</file>