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splitsen van de woning aan Nieuw Burgelaarseweg 4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40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6 augustus 2026. De gemeente Barneveld neemt daarover waarschijnlijk binnen 8 weken na 6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8122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splitsen van de woning aan Nieuw Burgelaarseweg 4 Barnevel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28</meta:user-defined>
    <meta:user-defined meta:name="OVERHEIDop.GmbID/DC.identifier">gmb-2026-381228</meta:user-defined>
    <meta:user-defined meta:name="OVERHEIDop.versieInformatie"/>
  </office:meta>
</office:document-meta>
</file>