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Voorthuizerweg 0 Nijkerk, aanleggen van een inrit naast nr. 9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W1937</text:p>
            <text:p text:style-name="common-al">Ontvangen op 6 augustus 2026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8122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2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2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Voorthuizerweg 0 Nijkerk, aanleggen van een inrit naast nr. 9.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25</meta:user-defined>
    <meta:user-defined meta:name="OVERHEIDop.GmbID/DC.identifier">gmb-2026-381225</meta:user-defined>
    <meta:user-defined meta:name="OVERHEIDop.versieInformatie"/>
  </office:meta>
</office:document-meta>
</file>