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meldingsplichtig, Melding, Ruitenbeekweg 63 Lunteren, bouwmelding (2025W2135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05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122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Niet meldingsplichtig, Melding, Ruitenbeekweg 63 Lunteren, bouwmelding (2025W2135)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23</meta:user-defined>
    <meta:user-defined meta:name="OVERHEIDop.GmbID/DC.identifier">gmb-2026-381223</meta:user-defined>
    <meta:user-defined meta:name="OVERHEIDop.versieInformatie"/>
  </office:meta>
</office:document-meta>
</file>