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Langstraat 55 Barneveld, het gedeeltelijk slopen van het pand ten behoeve van verbouwwerkzaamhe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02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122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2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Langstraat 55 Barneveld, het gedeeltelijk slopen van het pand ten behoeve van verbouwwerkzaamheden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22</meta:user-defined>
    <meta:user-defined meta:name="OVERHEIDop.GmbID/DC.identifier">gmb-2026-381222</meta:user-defined>
    <meta:user-defined meta:name="OVERHEIDop.versieInformatie"/>
  </office:meta>
</office:document-meta>
</file>