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Nairacstraat 27 Barneveld, het renoveren van de badkamer, keuken en beganegrondvlo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93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8121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Nairacstraat 27 Barneveld, het renoveren van de badkamer, keuken en beganegrondvloer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18</meta:user-defined>
    <meta:user-defined meta:name="OVERHEIDop.GmbID/DC.identifier">gmb-2026-381218</meta:user-defined>
    <meta:user-defined meta:name="OVERHEIDop.versieInformatie"/>
  </office:meta>
</office:document-meta>
</file>