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oor het plaatsen van een schaftkeet en een mobiel toilet van 10 augustus t/m 30 oktober 2026 en 30 oktober t/m 18 decemer 2026 op de groenvoorziening aan de achtergevel aan Havikhorst 2 en nabij Hertenwissel 16 te Hoevelaken</text:p>
      <text:section text:name="zakelijke-mededeling_id1-3-2" text:style-name="zakelijke-mededeling">
        <text:section text:name="zakelijke-mededeling-tekst_id1-3-2-1" text:style-name="zakelijke-mededeling-tekst">
          <text:section text:name="tekst_id1-3-2-1-1" text:style-name="tekst">
            <text:p text:style-name="common-al">Op grond van artikel 2:10 de Algemene Plaatselijke Verordening Nijkerk 2021 is op 29 juli 2026 een ontheffing (met kenmerk 2171778) verleend voor het plaatsen van een schaftkeet en mobiel toilet van maandag 10 augustus 2026 tot en met vrijdag 30 oktober 2026 en van vrijdag 30 oktober 2026 tot en met vrijdag 18 december 2026 op de groenvoorziening aan de achtergevel van de Havikhorst 2 te Hoevelaken en nabij de Hertenwissel 16 te Hoevelaken.</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 2171778.</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21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1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1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171778</meta:user-defined>
    <dc:language>nl</dc:language>
    <meta:user-defined meta:name="OVERHEIDop.locatietype/OVERHEIDop.gebiedsmarkering">Adres</meta:user-defined>
    <meta:user-defined meta:name="OVERHEIDop.locatietype/OVERHEIDop.gebiedsmarkering">Weg</meta:user-defined>
    <meta:user-defined meta:name="DC.title">Ontheffing voor het plaatsen van een schaftkeet en een mobiel toilet van 10 augustus t/m 30 oktober 2026 en 30 oktober t/m 18 decemer 2026 op de groenvoorziening aan de achtergevel aan Havikhorst 2 en nabij Hertenwissel 16 te Hoevelaken</meta:user-defined>
    <meta:user-defined meta:name="DCTERMS.W3CDTF/DCTERMS.available">2026-08-11</meta:user-defined>
    <meta:user-defined meta:name="DCTERMS.W3CDTF/OVERHEIDop.jaargang">2026</meta:user-defined>
    <meta:user-defined meta:name="OVERHEIDop.publicationIssue">381217</meta:user-defined>
    <meta:user-defined meta:name="OVERHEIDop.GmbID/DC.identifier">gmb-2026-381217</meta:user-defined>
    <meta:user-defined meta:name="OVERHEIDop.versieInformatie"/>
  </office:meta>
</office:document-meta>
</file>