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Bunschoterweg 24 Nijkerk, het slopen van de st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89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8121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1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Bunschoterweg 24 Nijkerk, het slopen van de stal.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14</meta:user-defined>
    <meta:user-defined meta:name="OVERHEIDop.GmbID/DC.identifier">gmb-2026-381214</meta:user-defined>
    <meta:user-defined meta:name="OVERHEIDop.versieInformatie"/>
  </office:meta>
</office:document-meta>
</file>