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Kootwijkerdijk 4 Kootwijkerbroek, het slopen van voormalig agrarische gebouw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82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8121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1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1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Kootwijkerdijk 4 Kootwijkerbroek, het slopen van voormalig agrarische gebouwen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10</meta:user-defined>
    <meta:user-defined meta:name="OVERHEIDop.GmbID/DC.identifier">gmb-2026-381210</meta:user-defined>
    <meta:user-defined meta:name="OVERHEIDop.versieInformatie"/>
  </office:meta>
</office:document-meta>
</file>