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Watergoorweg 40 Nijkerk, sloop buitengevel en dakconstructie van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80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8120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Watergoorweg 40 Nijkerk, sloop buitengevel en dakconstructie van de woning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09</meta:user-defined>
    <meta:user-defined meta:name="OVERHEIDop.GmbID/DC.identifier">gmb-2026-381209</meta:user-defined>
    <meta:user-defined meta:name="OVERHEIDop.versieInformatie"/>
  </office:meta>
</office:document-meta>
</file>