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Apeldoornseweg 77 Otterlo, verwijderen asbest dak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75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120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0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0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Apeldoornseweg 77 Otterlo, verwijderen asbest dak bijgebouw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07</meta:user-defined>
    <meta:user-defined meta:name="OVERHEIDop.GmbID/DC.identifier">gmb-2026-381207</meta:user-defined>
    <meta:user-defined meta:name="OVERHEIDop.versieInformatie"/>
  </office:meta>
</office:document-meta>
</file>