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weigerd, reguliere procedure, Hoornseplas 52 Ede, het aanleggen van een oprit tussen Hoornseplas 50-5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6 augustus 2026</text:p>
            <text:p text:style-name="common-al">Zaaknummer 2026W1646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120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weigerd, reguliere procedure, Hoornseplas 52 Ede, het aanleggen van een oprit tussen Hoornseplas 50-52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03</meta:user-defined>
    <meta:user-defined meta:name="OVERHEIDop.GmbID/DC.identifier">gmb-2026-381203</meta:user-defined>
    <meta:user-defined meta:name="OVERHEIDop.versieInformatie"/>
  </office:meta>
</office:document-meta>
</file>