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orapark 2 Ede, kleine en middelgrote stookinstallati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094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19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orapark 2 Ede, kleine en middelgrote stookinstallatie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99</meta:user-defined>
    <meta:user-defined meta:name="OVERHEIDop.GmbID/DC.identifier">gmb-2026-381199</meta:user-defined>
    <meta:user-defined meta:name="OVERHEIDop.versieInformatie"/>
  </office:meta>
</office:document-meta>
</file>