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Wijzigingen verkoopprocedure vrije kavels Doornsteeg</text:p>
      <text:section text:name="zakelijke-mededeling_id1-3-2" text:style-name="zakelijke-mededeling">
        <text:section text:name="zakelijke-mededeling-tekst_id1-3-2-1" text:style-name="zakelijke-mededeling-tekst">
          <text:section text:name="tekst_id1-3-2-1-1" text:style-name="tekst">
            <text:p text:style-name="common-al">In 2026 is gemeente Nijkerk gestart met een openbare aankondiging van een loting. Deze aankondiging heeft de gemeente op 26 mei 2026 gepubliceerd in het Gemeenteblad. Gegadigden konden hun interesse in één tot maximaal drie kavels kenbaar maken. De notaris heeft uit alle geldige inschrijvingen een rangorde bepaald en de kavels op basis van de opgegeven voorkeuren toegewezen.</text:p>
            <text:p text:style-name="common-al">Vervolgens hebben de makelaars met de winnaars van de loting gesprekken gevoerd over het sluiten van een koopovereenkomst en zijn geïnteresseerden op de reservelijst benaderd. Een aantal kavels is inmiddels verkocht en is niet langer beschikbaar. </text:p>
            <text:p text:style-name="common-al">Na deze fase bleek dat niet alle kavels konden worden toegewezen aan een gegadigde. </text:p>
            <text:p text:style-name="common-al">Nu de lotingsprocedure is afgerond, stelt de gemeente vast dat iedereen een gelijke kans heeft gehad om mee te dingen naar een koopovereenkomst. Daarom heeft de gemeente besloten de lotingsprocedure te beëindigen en de verkoopprocedure voort te zetten in een tweede fase. De resterende kavels komen nu beschikbaar voor vrije verkoop.</text:p>
            <text:p text:style-name="common-al">
            <text:span text:style-name="nadrukvet">Start tweede fase: vrije verkoop</text:span>
          </text:p>
            <text:p text:style-name="common-al">De gemeente heeft ervoor gekozen de overgebleven kavels onderhands te verkopen. Daarbij nodigt de gemeente iedere belangstellende uit zich te melden bij de verkopende makelaars. Dit kan alleen door interesse kenbaar te maken via het formulier op de website <text:a xlink:href="http://www.bouwkavelsnijkerk.nl" xlink:type="simple"><text:span text:style-name="nadrukondlijn">www.bouwkavelsnijkerk.nl</text:span></text:a>. De uiteindelijke verkoop en toewijzing vinden plaats op basis van het principe “first come, first served”. Het moment waarop de verkopende makelaars het formulier ontvangen, is daarbij leidend.</text:p>
            <text:p text:style-name="common-al">Na uw aanmelding krijgt u een uitnodiging voor een eerste kennismakingsgesprek met de verkopende makelaar die namens de gemeente optreedt. In dat gesprek worden de beschikbare opties met u besproken. Deze fase kan leiden tot de ondertekening van een koopovereenkomst. </text:p>
            <text:p text:style-name="common-al">De volledige spelregels leest u op de website <text:a xlink:href="http://www.bouwkavelsnijkerk.nl" xlink:type="simple"><text:span text:style-name="nadrukondlijn">www.bouwkavelsnijkerk.nl</text:span></text:a>. Onder “spelregels” vindt u de gehele tekst. </text:p>
            <text:p text:style-name="common-al">
            <text:span text:style-name="nadrukvet">Belangrijke informatie voor gegadigden die op de reservelijst zijn geplaatst</text:span>
          </text:p>
            <text:p text:style-name="common-al">Bij de loting heeft de notaris een reservelijst opgesteld van gegadigden die niet konden worden ingeloot op een kavel van hun eerste, tweede of derde keuze. Deze gegadigden hebben bij deze tweede verkoopfase geen preferente positie. Als u na aanmelding voor de lotingsprocedure (alsnog) interesse heeft in een andere, nog beschikbare kavel, dan wordt u vriendelijk verzocht om uw interesse opnieuw kenbaar te maken. </text:p>
            <text:p text:style-name="common-al">
            <text:span text:style-name="nadrukvet">Rechtsverwerking</text:span>
          </text:p>
            <text:p text:style-name="common-al">Iedereen die zich niet kan vinden in het beëindigen van de lotingsprocedure en/of de hierboven gepubliceerde tweede verkoopfase dient zich zo snel mogelijk, maar binnen twintig dagen na publicatie van dit voornemen in het Gemeenteblad, te melden bij de gemeente Nijkerk via <text:a xlink:href="mailto:grondzaken@nijkerk.eu" xlink:type="simple"><text:span text:style-name="nadrukondlijn">grondzaken@nijkerk.eu</text:span></text:a>. Vermeld daarbij de reden(en) waarom u zich niet kunt vinden in de beslissing van de gemeente</text:p>
            <text:p text:style-name="common-al">Zet in uw e-mail ten minste:</text:p>
            <text:list text:style-name="id1-3-2-1-1-14">
              <text:list-item text:style-override="id1-3-2-1-1-14-1">
                <text:number>–</text:number>
                <text:p text:style-name="al">de datum van publicatie en welk voornemen tot grondverkoop het betreft;</text:p>
              </text:list-item>
              <text:list-item text:style-override="id1-3-2-1-1-14-2">
                <text:number>–</text:number>
                <text:p text:style-name="al">uw naam, adres en woonplaats;</text:p>
              </text:list-item>
              <text:list-item text:style-override="id1-3-2-1-1-14-3">
                <text:number>–</text:number>
                <text:p text:style-name="al">waarom u van mening bent dat u ook als gegadigde moet worden aangemerkt;</text:p>
              </text:list-item>
              <text:list-item text:style-override="id1-3-2-1-1-14-4">
                <text:number>–</text:number>
                <text:p text:style-name="al">uw handtekening;</text:p>
              </text:list-item>
              <text:list-item text:style-override="id1-3-2-1-1-14-5">
                <text:number>–</text:number>
                <text:p text:style-name="al">een machtiging als u voor iemand anders een motivatie indient, bijvoorbeeld namens een bedrijf.</text:p>
              </text:list-item>
            </text:list>
            <text:p text:style-name="last-al">De termijn van twintig dagen na publicatie geldt als vervaltermijn. Als binnen deze termijn geen melding wordt gemaakt, geeft de gemeente Nijkerk uitvoering aan haar voornemen en gaat zij overeenkomsten tot verkoop aan. Er liggen verder geen stukken ter inz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17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7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7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Wijzigingen verkoopprocedure vrije kavels Doornsteeg</meta:user-defined>
    <meta:user-defined meta:name="DCTERMS.W3CDTF/DCTERMS.available">2026-08-11</meta:user-defined>
    <meta:user-defined meta:name="DCTERMS.W3CDTF/OVERHEIDop.jaargang">2026</meta:user-defined>
    <meta:user-defined meta:name="OVERHEIDop.publicationIssue">381174</meta:user-defined>
    <meta:user-defined meta:name="OVERHEIDop.GmbID/DC.identifier">gmb-2026-381174</meta:user-defined>
    <meta:user-defined meta:name="OVERHEIDop.versieInformatie"/>
  </office:meta>
</office:document-meta>
</file>