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7-08-2026 hebben wij een reguliere omgevingsvergunning verleend voor het realiseren van een overdekte voersilo t.b.v. de opslag van geperst ruwvoer op het adres Beldsweg 10 7495PJ Ambt Delden. Deze vergunning staat ingeschreven onder zaaknummer 0000109505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Buitenplanse omgevingsplanactiviteit, Omgevingsplanactiviteit bouwwerken</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117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5059</meta:user-defined>
    <meta:user-defined meta:name="DCTERMS.abstract">het realiseren van een overdekte voersilo t.b.v. de opslag van geperst ruwvoer</meta:user-defined>
    <dc:language>nl</dc:language>
    <meta:user-defined meta:name="OVERHEIDop.locatietype/OVERHEIDop.gebiedsmarkering">Vlak</meta:user-defined>
    <meta:user-defined meta:name="OVERHEIDop.locatietype/OVERHEIDop.gebiedsmarkering">Punt</meta:user-defined>
    <meta:user-defined meta:name="DC.title">Op 07-08-2026 hebben wij een reguliere omgevingsvergunning verleend voor het realiseren van een overdekte voersilo t.b.v. de opslag van geperst ruwvoer op het adres Beldsweg 10 7495PJ Ambt Delden. Deze vergunning staat ingeschreven onder zaaknummer 00001095059.</meta:user-defined>
    <meta:user-defined meta:name="DCTERMS.W3CDTF/DCTERMS.available">2026-08-11</meta:user-defined>
    <meta:user-defined meta:name="DCTERMS.W3CDTF/OVERHEIDop.jaargang">2026</meta:user-defined>
    <meta:user-defined meta:name="OVERHEIDop.publicationIssue">381171</meta:user-defined>
    <meta:user-defined meta:name="OVERHEIDop.GmbID/DC.identifier">gmb-2026-381171</meta:user-defined>
    <meta:user-defined meta:name="OVERHEIDop.versieInformatie"/>
  </office:meta>
</office:document-meta>
</file>