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7-05-2026 00:00 hebben wij een aanvraag reguliere omgevingsvergunning voor het realiseren van een overdekte voersilo t.b.v. de opslag van geperst ruwvoer op het adres Beldsweg 10 7495PJ Ambt Delden. Deze aanvraag staat ingeschreven onder zaaknummer 0000109505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7-05-2026 00:00 hebben wij een aanvraag Omgevingsvergunning meervoudig (regulier) ontvangen. De aanvraag heeft betrekking op de onderde(e)l(en):</text:p>
            <text:p text:style-name="common-al"/>
            <text:p text:style-name="common-al">Buitenplanse omgevingsplanactiviteit, Omgevingsplanactiviteit bouwwerken</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116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095059</meta:user-defined>
    <meta:user-defined meta:name="DCTERMS.abstract">het realiseren van een overdekte voersilo t.b.v. de opslag van geperst ruwvoer</meta:user-defined>
    <dc:language>nl</dc:language>
    <meta:user-defined meta:name="OVERHEIDop.locatietype/OVERHEIDop.gebiedsmarkering">Punt</meta:user-defined>
    <meta:user-defined meta:name="OVERHEIDop.locatietype/OVERHEIDop.gebiedsmarkering">Vlak</meta:user-defined>
    <meta:user-defined meta:name="DC.title">Op 27-05-2026 00:00 hebben wij een aanvraag reguliere omgevingsvergunning voor het realiseren van een overdekte voersilo t.b.v. de opslag van geperst ruwvoer op het adres Beldsweg 10 7495PJ Ambt Delden. Deze aanvraag staat ingeschreven onder zaaknummer 00001095059.</meta:user-defined>
    <meta:user-defined meta:name="DCTERMS.W3CDTF/DCTERMS.available">2026-08-11</meta:user-defined>
    <meta:user-defined meta:name="DCTERMS.W3CDTF/OVERHEIDop.jaargang">2026</meta:user-defined>
    <meta:user-defined meta:name="OVERHEIDop.publicationIssue">381167</meta:user-defined>
    <meta:user-defined meta:name="OVERHEIDop.GmbID/DC.identifier">gmb-2026-381167</meta:user-defined>
    <meta:user-defined meta:name="OVERHEIDop.versieInformatie"/>
  </office:meta>
</office:document-meta>
</file>