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 voor het vervangen en aanpassen van de bestaande kozijnen aan de voorzijde van de woning door kunststof kozijnen aan de Broekwegzijde 128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de beslistermijn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Zaakgegevens</text:span>
          </text:p>
            <text:p text:style-name="common-al">Het zaaknummer: 2026-088198</text:p>
            <text:p text:style-name="common-al">Het product: Omgevingsvergunning</text:p>
            <text:p text:style-name="common-al">De omschrijving van de zaak:het vervangen en aanpassen van de bestaande kozijnen aan de voorzijde van de woning door kunststof kozijnen</text:p>
            <text:p text:style-name="common-al">De ontvangstdatum van de zaak: 22-06-2026</text:p>
            <text:p text:style-name="common-al">De globale locatie: Broekwegzijde 128 2725PE Zoetermeer</text:p>
            <text:p text:style-name="common-al">
            <text:span text:style-name="nadrukvet">Besluitgegevens</text:span>
          </text:p>
            <text:p text:style-name="common-al">De besluitdatum: 07-08-2026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116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88198</meta:user-defined>
    <meta:user-defined meta:name="DCTERMS.abstract">het vervangen en aanpassen van de bestaande kozijnen aan de voorzijde van de woning door kunststof kozij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termijnverlenging omgevingsvergunning voor het vervangen en aanpassen van de bestaande kozijnen aan de voorzijde van de woning door kunststof kozijnen aan de Broekwegzijde 128 Zoeterme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66</meta:user-defined>
    <meta:user-defined meta:name="OVERHEIDop.GmbID/DC.identifier">gmb-2026-381166</meta:user-defined>
    <meta:user-defined meta:name="OVERHEIDop.versieInformatie"/>
  </office:meta>
</office:document-meta>
</file>