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grofvuilcontainer van 11 t/m 25 september 2026 op de parkeerplaats voor het huis aan Valkenhof 19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30 juli jl. een ontheffing (met kenmerk 2183520) verleend voor het plaatsen van een grofvuilcontainer op vrijdag 11 september 2026 t/m vrijdag 25 september 2026 op de parkeerplaats voor het huis aan de Valkenhof 19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83520</meta:user-defined>
    <dc:language>nl</dc:language>
    <meta:user-defined meta:name="OVERHEIDop.locatietype/OVERHEIDop.gebiedsmarkering">Adres</meta:user-defined>
    <meta:user-defined meta:name="DC.title">Ontheffing voor het plaatsen van een grofvuilcontainer van 11 t/m 25 september 2026 op de parkeerplaats voor het huis aan Valkenhof 19 te Nijkerk</meta:user-defined>
    <meta:user-defined meta:name="DCTERMS.W3CDTF/DCTERMS.available">2026-08-11</meta:user-defined>
    <meta:user-defined meta:name="DCTERMS.W3CDTF/OVERHEIDop.jaargang">2026</meta:user-defined>
    <meta:user-defined meta:name="OVERHEIDop.publicationIssue">381164</meta:user-defined>
    <meta:user-defined meta:name="OVERHEIDop.GmbID/DC.identifier">gmb-2026-381164</meta:user-defined>
    <meta:user-defined meta:name="OVERHEIDop.versieInformatie"/>
  </office:meta>
</office:document-meta>
</file>