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Paasheuvelweg 4, Amsterdam - Liander N.V. (GV / R&amp;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behandelen, regelen en meten van aardgas. </text:p>
            <text:p text:style-name="common-al">Aanvrager:  Liander N.V. (GV / R&amp;N)</text:p>
            <text:p text:style-name="common-al">Zaaknummer: OD2026-0048633</text:p>
            <text:p text:style-name="common-al">DSO nummer: 2026072800047</text:p>
            <text:p text:style-name="common-al">Ontvangstdatum melding: 28-07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48633%22,%22aggs%22:%7B%22odnzkg_zaak_nummer%22:%7B%22key%22:%22odnzkg_zaak_nummer%22,%22field%22:%22odnzkg.zaak.nummer.keyword%22,%22fields%22:[],%22type%22:%22keyword%22,%22data%22:[%22OD2026-0048633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1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633</meta:user-defined>
    <meta:user-defined meta:name="DCTERMS.abstract">Regelen en meten van aardgas | Paasheuvelweg 4 Amsterdam | Alliander</meta:user-defined>
    <dc:language>nl</dc:language>
    <meta:user-defined meta:name="OVERHEIDop.locatietype/OVERHEIDop.gebiedsmarkering">Vlak</meta:user-defined>
    <meta:user-defined meta:name="DC.title">Melding verrichten milieubelastende activiteit - Paasheuvelweg 4, Amsterdam - Liander N.V. (GV / R&amp;N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53</meta:user-defined>
    <meta:user-defined meta:name="OVERHEIDop.GmbID/DC.identifier">gmb-2026-381153</meta:user-defined>
    <meta:user-defined meta:name="OVERHEIDop.versieInformatie"/>
  </office:meta>
</office:document-meta>
</file>