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sstraat 133-H, 1015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plattegrond begane grond met bestemming daarvan tot een woning. </text:p>
            <text:p text:style-name="common-al">Zaakadres: Willemsstraat 133-H, 1015JB Amsterdam</text:p>
            <text:p text:style-name="common-al">Datum ontvangst: 30-07-2026</text:p>
            <text:p text:style-name="common-al">Zaaknummer: Z2026-034086</text:p>
            <text:p text:style-name="common-al">DSO-nummer: 20260730008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1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086</meta:user-defined>
    <meta:user-defined meta:name="DCTERMS.abstract">het veranderen plattegrond begane grond met bestemming daarvan tot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sstraat 133-H, 1015JB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46</meta:user-defined>
    <meta:user-defined meta:name="OVERHEIDop.GmbID/DC.identifier">gmb-2026-381146</meta:user-defined>
    <meta:user-defined meta:name="OVERHEIDop.versieInformatie"/>
  </office:meta>
</office:document-meta>
</file>