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275 - Café met bar, zitgedeelte, toiletten, keuken, opslagruimte en een buitenterras.  - APV/VFL ontheffing - Zomerkade 16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275</text:p>
            <text:p text:style-name="common-al">Ontvangstdatum: 4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1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3</meta:user-defined>
    <meta:user-defined meta:name="DCTERMS.abstract">Gemeente Huizen - Z.472275 - Café met bar, zitgedeelte, toiletten, keuken, opslagruimte en een buitenterras.  - APV/VFL ontheffing - Zomerkade 168, Huizen</meta:user-defined>
    <dc:language>nl</dc:language>
    <meta:user-defined meta:name="OVERHEIDop.locatietype/OVERHEIDop.gebiedsmarkering">Adres</meta:user-defined>
    <meta:user-defined meta:name="DC.title">Gemeente Huizen - Z.472275 - Café met bar, zitgedeelte, toiletten, keuken, opslagruimte en een buitenterras.  - APV/VFL ontheffing - Zomerkade 168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145</meta:user-defined>
    <meta:user-defined meta:name="OVERHEIDop.GmbID/DC.identifier">gmb-2026-381145</meta:user-defined>
    <meta:user-defined meta:name="OVERHEIDop.versieInformatie"/>
  </office:meta>
</office:document-meta>
</file>