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container van 21 september t/m 10 oktober 2026 aan Irenepad 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10 de Algemene Plaatselijke Verordening Nijkerk 2021 is op 3 augustus 2026 een ontheffing (met kenmerk 2183038) verleend voor het plaatsen van een container van maandag 21 september 2026 tot en met zaterdag 10 oktober 2026 op het Irenepad 6 te Hoevelaken.</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83038.</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183038</meta:user-defined>
    <dc:language>nl</dc:language>
    <meta:user-defined meta:name="OVERHEIDop.locatietype/OVERHEIDop.gebiedsmarkering">Adres</meta:user-defined>
    <meta:user-defined meta:name="DC.title">Ontheffing voor het plaatsen van een container van 21 september t/m 10 oktober 2026 aan Irenepad 6 te Hoevelaken</meta:user-defined>
    <meta:user-defined meta:name="DCTERMS.W3CDTF/DCTERMS.available">2026-08-11</meta:user-defined>
    <meta:user-defined meta:name="DCTERMS.W3CDTF/OVERHEIDop.jaargang">2026</meta:user-defined>
    <meta:user-defined meta:name="OVERHEIDop.publicationIssue">381140</meta:user-defined>
    <meta:user-defined meta:name="OVERHEIDop.GmbID/DC.identifier">gmb-2026-381140</meta:user-defined>
    <meta:user-defined meta:name="OVERHEIDop.versieInformatie"/>
  </office:meta>
</office:document-meta>
</file>