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plan Gooise Meren Aanvraag maatwerk lozen grondwater op vuilwaterriool Wilhelminaplantsoen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Gooise Meren maken bekend dat zij een aanvraag om maatwerkvoorschriften hebben ontvangen voor:</text:p>
            <text:p text:style-name="common-al"/>
            <text:p text:style-name="common-al">Omschrijving : Het lozen van maximaal 15 m3 grondwater per uur op de gemeentelijke vuilwaterriolering</text:p>
            <text:p text:style-name="common-al">Aanvrager : C.T. Boshuis B.V.</text:p>
            <text:p text:style-name="common-al">Locatie : Wilhelminaplantsoen in Bussum</text:p>
            <text:p text:style-name="common-al">Kenmerk : Z2026-011292</text:p>
            <text:p text:style-name="common-al"/>
            <text:p text:style-name="common-al">Tegen de aanvraag kunt u geen bezwaar maken.</text:p>
            <text:p text:style-name="common-al"/>
            <text:p text:style-name="common-al">
            <text:span text:style-name="nadrukvet">Vragen</text:span>
          </text:p>
            <text:p text:style-name="last-al">Heeft u vragen dan kunt u contact opnemen met de OFGV via telefoonnummer: 088 – 63 33 000 of e-mail: info@ofgv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11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Kennisgeving Omgevingsplan Gooise Meren Aanvraag maatwerk lozen grondwater op vuilwaterriool Wilhelminaplantsoen in Buss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36</meta:user-defined>
    <meta:user-defined meta:name="OVERHEIDop.GmbID/DC.identifier">gmb-2026-381136</meta:user-defined>
    <meta:user-defined meta:name="OVERHEIDop.versieInformatie"/>
  </office:meta>
</office:document-meta>
</file>