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hijskraan op 10-9-26, thv Willem Marishof 35-43,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thv Willem Marishof 35-43, Alkmaar<text:span text:style-name="nadrukvet">; </text:span>het plaatsen van een hijskraan op 10-9-26</text:p>
            <text:p text:style-name="common-al">
            
          </text:p>
            <text:p text:style-name="common-al">Datum ontvangst: 06-08-2026</text:p>
            <text:p text:style-name="common-al">Zaaknummer: 00001398899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113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3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3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398899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Omgevingsvergunning aangevraagd: het plaatsen van een hijskraan op 10-9-26, thv Willem Marishof 35-43, Alkmaar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135</meta:user-defined>
    <meta:user-defined meta:name="OVERHEIDop.GmbID/DC.identifier">gmb-2026-381135</meta:user-defined>
    <meta:user-defined meta:name="OVERHEIDop.versieInformatie"/>
  </office:meta>
</office:document-meta>
</file>