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1836 - het plaatsen van een container op een openbare parkeerplaats voor de woning  - in de periode van 07 augustus 2026 tot en met 01 september 2026 - APV/VFL ontheffing - Kierkegaardhof 29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1836</text:p>
            <text:p text:style-name="common-al">Ontvangstdatum: 3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13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3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3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10</meta:user-defined>
    <meta:user-defined meta:name="DCTERMS.abstract">Gemeente Huizen - Z.471836 - het plaatsen van een container op een openbare parkeerplaats voor de woning  - in de periode van 07 augustus 2026 tot en met 01 september 2026 - APV/VFL ontheffing - Kierkegaardhof 29, Huizen</meta:user-defined>
    <dc:language>nl</dc:language>
    <meta:user-defined meta:name="OVERHEIDop.locatietype/OVERHEIDop.gebiedsmarkering">Adres</meta:user-defined>
    <meta:user-defined meta:name="DC.title">Gemeente Huizen - Z.471836 - het plaatsen van een container op een openbare parkeerplaats voor de woning  - in de periode van 07 augustus 2026 tot en met 01 september 2026 - APV/VFL ontheffing - Kierkegaardhof 29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132</meta:user-defined>
    <meta:user-defined meta:name="OVERHEIDop.GmbID/DC.identifier">gmb-2026-381132</meta:user-defined>
    <meta:user-defined meta:name="OVERHEIDop.versieInformatie"/>
  </office:meta>
</office:document-meta>
</file>