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het organiseren van een buurtfeest op 5 september 2026 in de speeltuin aan Klaverweide te Hoevelaken</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6 augustus 2026 een goedkeuring (met kenmerk 2179697) verleend voor het organiseren van buurtfeest Klaverweide op zaterdag 5 september 2026 van 16:00 uur tot 23:00 uur in de speeltuin aan de Klaverweide te Hoevelaken.</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79697</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2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2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2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2179697</meta:user-defined>
    <dc:language>nl</dc:language>
    <meta:user-defined meta:name="OVERHEIDop.locatietype/OVERHEIDop.gebiedsmarkering">Weg</meta:user-defined>
    <meta:user-defined meta:name="DC.title">Melding voor het organiseren van een buurtfeest op 5 september 2026 in de speeltuin aan Klaverweide te Hoevelaken</meta:user-defined>
    <meta:user-defined meta:name="DCTERMS.W3CDTF/DCTERMS.available">2026-08-11</meta:user-defined>
    <meta:user-defined meta:name="DCTERMS.W3CDTF/OVERHEIDop.jaargang">2026</meta:user-defined>
    <meta:user-defined meta:name="OVERHEIDop.publicationIssue">381125</meta:user-defined>
    <meta:user-defined meta:name="OVERHEIDop.GmbID/DC.identifier">gmb-2026-381125</meta:user-defined>
    <meta:user-defined meta:name="OVERHEIDop.versieInformatie"/>
  </office:meta>
</office:document-meta>
</file>