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 omgevingsvergunning J.P. Broekhovenstraat 11B t/m E, 8081HB E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5 augustus 2026 hebben wij een aanvraag ontvangen voor het bouwen van een  bedrijfshal op het perceel J.P. Broekhovenstraat 11B t/m E, 8081HB Elburg. De aanvraag is geregistreerd onder zaaknummer Z2026-00001355. De aanvraag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technische bouwactiviteit</text:p>
              </text:list-item>
            </text:list>
            <text:p text:style-name="last-al">Nadat de aanvraag is beoordeeld neemt de gemeente een besluit. Tegen een ingediende aanvraag is geen bezwaar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lburg</text:p>
            </table:table-cell>
            <table:table-cell office:value-type="string" table:style-name="header.C">
              <text:p text:style-name="headerright"><text:span text:style-name="nr">Nr. 381124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124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lburg</meta:user-defined>
    <meta:user-defined meta:name="OVERHEID.Gemeente/OVERHEID.authority">E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1355</meta:user-defined>
    <meta:user-defined meta:name="DCTERMS.abstract">Betreft: Aanvraag op locatie J.P. Broekhovenstraat 11B t/m E, 8081HB Elbur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Ingekomen aanvraag omgevingsvergunning J.P. Broekhovenstraat 11B t/m E, 8081HB Elburg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124</meta:user-defined>
    <meta:user-defined meta:name="OVERHEIDop.GmbID/DC.identifier">gmb-2026-381124</meta:user-defined>
    <meta:user-defined meta:name="OVERHEIDop.versieInformatie"/>
  </office:meta>
</office:document-meta>
</file>