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oserije, 6228DM Maastricht. Kennisgeving nieuwe aanvraag omgevingsvergunning, het vellen van de bomen met nummer 31, 32, 33, 34 en 3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462</text:p>
            <text:p text:style-name="common-al">
            <text:span text:style-name="nadrukvet">Roserije, 6228DM Maastricht</text:span>
          </text:p>
            <text:p text:style-name="common-al">
            <text:span text:style-name="nadrukvet">het vellen van de bomen met nummer 31, 32, 33, 34 en 38</text:span>
          </text:p>
            <text:p text:style-name="common-al"/>
            <text:p text:style-name="common-al">
            <text:span text:style-name="nadrukvet">Datum ontvangst aanvraag:</text:span> 7 augustus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8112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2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2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6462</meta:user-defined>
    <dc:language>nl</dc:language>
    <meta:user-defined meta:name="OVERHEIDop.locatietype/OVERHEIDop.gebiedsmarkering">Vlak</meta:user-defined>
    <meta:user-defined meta:name="DC.title">Roserije, 6228DM Maastricht. Kennisgeving nieuwe aanvraag omgevingsvergunning, het vellen van de bomen met nummer 31, 32, 33, 34 en 38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123</meta:user-defined>
    <meta:user-defined meta:name="OVERHEIDop.GmbID/DC.identifier">gmb-2026-381123</meta:user-defined>
    <meta:user-defined meta:name="OVERHEIDop.versieInformatie"/>
  </office:meta>
</office:document-meta>
</file>