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Toestemming voor het gebruik van een horeca-exploitatievergunning en een alcoholwetvergunning voor De Haen aan De Brink 10A te Hoevelaken</text:p>
      <text:section text:name="zakelijke-mededeling_id1-3-2" text:style-name="zakelijke-mededeling">
        <text:section text:name="zakelijke-mededeling-tekst_id1-3-2-1" text:style-name="zakelijke-mededeling-tekst">
          <text:section text:name="tekst_id1-3-2-1-1" text:style-name="tekst">
            <text:p text:style-name="common-al">Op grond van artikel 2:28 lid 1 van de Algemene Plaatselijke Verordening Nijkerk 2021 is er op 6 augustus 2026 een horeca-exploitatievergunning (met kenmerk: 1989122) verleend voor De Haen, De Brink 10A, 3871 AM Hoevelaken</text:p>
            <text:p text:style-name="common-al">Op grond van artikel 3 van de Alcoholwet is er op 6 augustus 2026 een alcoholwetvergunning (met kenmerk: 1989122) verleend aan De Haen De Brink 10A 3871 AM Hoevelaken ter overname.</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5">
              <text:list-item text:style-override="id1-3-2-1-1-5-1">
                <text:number>•</text:number>
                <text:p text:style-name="al">het kenmerk van de gemeente: 1989122</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1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1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1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1989122</meta:user-defined>
    <dc:language>nl</dc:language>
    <meta:user-defined meta:name="OVERHEIDop.locatietype/OVERHEIDop.gebiedsmarkering">Adres</meta:user-defined>
    <meta:user-defined meta:name="DC.title">Toestemming voor het gebruik van een horeca-exploitatievergunning en een alcoholwetvergunning voor De Haen aan De Brink 10A te Hoevelaken</meta:user-defined>
    <meta:user-defined meta:name="DCTERMS.W3CDTF/DCTERMS.available">2026-08-11</meta:user-defined>
    <meta:user-defined meta:name="DCTERMS.W3CDTF/OVERHEIDop.jaargang">2026</meta:user-defined>
    <meta:user-defined meta:name="OVERHEIDop.publicationIssue">381118</meta:user-defined>
    <meta:user-defined meta:name="OVERHEIDop.GmbID/DC.identifier">gmb-2026-381118</meta:user-defined>
    <meta:user-defined meta:name="OVERHEIDop.versieInformatie"/>
  </office:meta>
</office:document-meta>
</file>