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1612 - het plaatsen van een container op een openbare parkeerplaats t.h.v. nr 17 en 19  - in de periode van 14 augustus 2026 tot en met 31 augustus 2026 - APV/VFL ontheffing - Estrikweg 13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1612</text:p>
            <text:p text:style-name="common-al">Ontvangstdatum: 30 juli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11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109</meta:user-defined>
    <meta:user-defined meta:name="DCTERMS.abstract">Gemeente Huizen - Z.471612 - het plaatsen van een container op een openbare parkeerplaats t.h.v. nr 17 en 19  - in de periode van 14 augustus 2026 tot en met 31 augustus 2026 - APV/VFL ontheffing - Estrikweg 13, Huizen</meta:user-defined>
    <dc:language>nl</dc:language>
    <meta:user-defined meta:name="OVERHEIDop.locatietype/OVERHEIDop.gebiedsmarkering">Adres</meta:user-defined>
    <meta:user-defined meta:name="DC.title">Gemeente Huizen - Z.471612 - het plaatsen van een container op een openbare parkeerplaats t.h.v. nr 17 en 19  - in de periode van 14 augustus 2026 tot en met 31 augustus 2026 - APV/VFL ontheffing - Estrikweg 13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110</meta:user-defined>
    <meta:user-defined meta:name="OVERHEIDop.GmbID/DC.identifier">gmb-2026-381110</meta:user-defined>
    <meta:user-defined meta:name="OVERHEIDop.versieInformatie"/>
  </office:meta>
</office:document-meta>
</file>