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6 augustus 2026, standplaatsvergunning voor het bevolkingsonderzoek borstkanker, begin oktober 2026 tot eind januari 2027 op de locatie "parkeerterrein Gaverenlaan 6” in Alphen (1171826)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11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Verleende vergunningen APV en bijzondere wet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08</meta:user-defined>
    <meta:user-defined meta:name="OVERHEIDop.GmbID/DC.identifier">gmb-2026-381108</meta:user-defined>
    <meta:user-defined meta:name="OVERHEIDop.versieInformatie"/>
  </office:meta>
</office:document-meta>
</file>