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611 - het plaatsen van een hoogwerker op een openbare plaats ter hoogte van nummer 7/7a  - in de periode van 21 september 2026 tot en met 21 september 2026 - APV/VFL ontheffing - Piet Prinsstraat 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611</text:p>
            <text:p text:style-name="common-al">Ontvangstdatum: 30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8</meta:user-defined>
    <meta:user-defined meta:name="DCTERMS.abstract">Gemeente Huizen - Z.471611 - het plaatsen van een hoogwerker op een openbare plaats ter hoogte van nummer 7/7a  - in de periode van 21 september 2026 tot en met 21 september 2026 - APV/VFL ontheffing - Piet Prinsstraat 7a</meta:user-defined>
    <dc:language>nl</dc:language>
    <meta:user-defined meta:name="OVERHEIDop.locatietype/OVERHEIDop.gebiedsmarkering">Adres</meta:user-defined>
    <meta:user-defined meta:name="DC.title">Gemeente Huizen - Z.471611 - het plaatsen van een hoogwerker op een openbare plaats ter hoogte van nummer 7/7a  - in de periode van 21 september 2026 tot en met 21 september 2026 - APV/VFL ontheffing - Piet Prinsstraat 7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03</meta:user-defined>
    <meta:user-defined meta:name="OVERHEIDop.GmbID/DC.identifier">gmb-2026-381103</meta:user-defined>
    <meta:user-defined meta:name="OVERHEIDop.versieInformatie"/>
  </office:meta>
</office:document-meta>
</file>