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1164 - het realiseren van een nokverhoging aan de achterzijde van de woning  - Omgevingsvergunning - Brede Englaan 9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1164</text:p>
            <text:p text:style-name="common-al">Ontvangstdatum: 28 juli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108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8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8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867</meta:user-defined>
    <meta:user-defined meta:name="DCTERMS.abstract">Gemeente Huizen - Z.471164 - het realiseren van een nokverhoging aan de achterzijde van de woning  - Omgevingsvergunning - Brede Englaan 9, Huizen</meta:user-defined>
    <dc:language>nl</dc:language>
    <meta:user-defined meta:name="OVERHEIDop.locatietype/OVERHEIDop.gebiedsmarkering">Adres</meta:user-defined>
    <meta:user-defined meta:name="DC.title">Gemeente Huizen - Z.471164 - het realiseren van een nokverhoging aan de achterzijde van de woning  - Omgevingsvergunning - Brede Englaan 9, Hui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081</meta:user-defined>
    <meta:user-defined meta:name="OVERHEIDop.GmbID/DC.identifier">gmb-2026-381081</meta:user-defined>
    <meta:user-defined meta:name="OVERHEIDop.versieInformatie"/>
  </office:meta>
</office:document-meta>
</file>