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uidpolderweg t/m de kruising Mariahoeveweg in Muiden (rectificatie omschrijving en locat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9 april 2026 heeft de gemeente een aanvraag ontvangen voor het vervangen en verleggen van een drinkwaterleiding in het project groot onderhoud Zuidpolderweg op locatie Zuidpolderweg t/m de kruising Mariahoeveweg in Muiden (rectificatie omschrijving en locatie). De aanvraag is geregistreerd onder zaaknummer Z2026-00000866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8108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0866</meta:user-defined>
    <meta:user-defined meta:name="DCTERMS.abstract">Betreft: Aanvraag op locatie Zuidpolderweg t/m de kruising Mariahoeveweg in Muiden</meta:user-defined>
    <dc:language>nl</dc:language>
    <meta:user-defined meta:name="OVERHEIDop.locatietype/OVERHEIDop.gebiedsmarkering">Vlak</meta:user-defined>
    <meta:user-defined meta:name="DC.title">Aanvraag omgevingsvergunning Zuidpolderweg t/m de kruising Mariahoeveweg in Muiden (rectificatie omschrijving en locatie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80</meta:user-defined>
    <meta:user-defined meta:name="OVERHEIDop.GmbID/DC.identifier">gmb-2026-381080</meta:user-defined>
    <meta:user-defined meta:name="OVERHEIDop.versieInformatie"/>
  </office:meta>
</office:document-meta>
</file>