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venementenvergunning en een ontheffing artikel 35 Alcoholwet voor 50 jaar Jeecee’76 op 19 september 2026 op de locatie Bollenstraat 66 Kreileroord, zaaknummer Z-634230</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venementenvergunning en een ontheffing artikel 35 Alcoholwet ontvangen. De aanvraag is voor 50 jaar Jeecee’76 op 19 september 2026 op de locatie Bollenstraat 66 Kreileroord.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1 okto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8107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7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7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ollands Kroon</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Punt</meta:user-defined>
    <meta:user-defined meta:name="DC.title">Aanvraag voor evenementenvergunning en een ontheffing artikel 35 Alcoholwet voor 50 jaar Jeecee’76 op 19 september 2026 op de locatie Bollenstraat 66 Kreileroord, zaaknummer Z-634230</meta:user-defined>
    <meta:user-defined meta:name="DCTERMS.W3CDTF/DCTERMS.available">2026-08-11</meta:user-defined>
    <meta:user-defined meta:name="DCTERMS.W3CDTF/OVERHEIDop.jaargang">2026</meta:user-defined>
    <meta:user-defined meta:name="OVERHEIDop.publicationIssue">381076</meta:user-defined>
    <meta:user-defined meta:name="OVERHEIDop.GmbID/DC.identifier">gmb-2026-381076</meta:user-defined>
    <meta:user-defined meta:name="OVERHEIDop.versieInformatie"/>
  </office:meta>
</office:document-meta>
</file>