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rsdijkseweg en Sluisdijk - aanvraag omgevingsvergunning voor het vervangen van gasleidingen en het plaatsen van een nieuw gasstatio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6 augustus 2026 een aanvraag ontvangen voor het vervangen van gasleidingen en het plaatsen van een nieuw gasstation op de locatie Geersdijkseweg en Sluisdijk. De aanvraag zal worden behandeld volgens de reguliere procedure.</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11</text:p>
            <text:p text:style-name="common-al">
            <text:span text:style-name="nadrukvet">Categorie</text:span>
          </text:p>
            <text:p text:style-name="common-al">Omgevingsvergunning</text:p>
            <text:p text:style-name="common-al">
            <text:span text:style-name="nadrukvet">Locatie</text:span>
          </text:p>
            <text:p text:style-name="common-al">Geersdijkseweg en Sluisdijk</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10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11</meta:user-defined>
    <meta:user-defined meta:name="DCTERMS.abstract">Geersdijkseweg en Sluisdijk - aanvraag omgevingsvergunning voor het vervangen van gasleidingen en het plaatsen van een nieuw gasstation</meta:user-defined>
    <dc:language>nl</dc:language>
    <meta:user-defined meta:name="OVERHEIDop.locatietype/OVERHEIDop.gebiedsmarkering">Vlak</meta:user-defined>
    <meta:user-defined meta:name="DC.title">Geersdijkseweg en Sluisdijk - aanvraag omgevingsvergunning voor het vervangen van gasleidingen en het plaatsen van een nieuw gasstation</meta:user-defined>
    <meta:user-defined meta:name="DCTERMS.W3CDTF/DCTERMS.available">2026-08-11</meta:user-defined>
    <meta:user-defined meta:name="DCTERMS.W3CDTF/OVERHEIDop.jaargang">2026</meta:user-defined>
    <meta:user-defined meta:name="OVERHEIDop.publicationIssue">381075</meta:user-defined>
    <meta:user-defined meta:name="OVERHEIDop.GmbID/DC.identifier">gmb-2026-381075</meta:user-defined>
    <meta:user-defined meta:name="OVERHEIDop.versieInformatie"/>
  </office:meta>
</office:document-meta>
</file>