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Van Merodelaan 4, 5081 SB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uitbreiden van een praktijkruimte voor fysiotherapie, Van Merodelaan 4, 5081 SB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an Merodelaan 4, 5081 SB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uitbreiden van een praktijkruimte voor fysiotherapie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06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2601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10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2601</meta:user-defined>
    <dc:language>nl</dc:language>
    <meta:user-defined meta:name="OVERHEIDop.locatietype/OVERHEIDop.gebiedsmarkering">Punt</meta:user-defined>
    <meta:user-defined meta:name="DC.title">Verlenen omgevingsvergunning reguliere procedure Van Merodelaan 4, 5081 SB Hilvarenbee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71</meta:user-defined>
    <meta:user-defined meta:name="OVERHEIDop.GmbID/DC.identifier">gmb-2026-381071</meta:user-defined>
    <meta:user-defined meta:name="OVERHEIDop.versieInformatie"/>
  </office:meta>
</office:document-meta>
</file>