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aanleggen van tijdelijke werkwegen aan Erica, Spottersweg en Dirk Noordhoflaan in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07-08-2026 een omgevingsvergunning verleend. De gemeente geeft hiermee toestemming voor het aanleggen van tijdelijke werkwegen aan Erica, Spottersweg en Dirk Noordhoflaan in Oirschot. Het kenmerk van de gemeente voor deze zaak is 082382453. De vergunning betreft een buitenplanse omgevingsplanactiviteit.</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8107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7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7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2382453</meta:user-defined>
    <meta:user-defined meta:name="DCTERMS.abstract">aanleggen van tijdelijke werkwegen</meta:user-defined>
    <dc:language>nl</dc:language>
    <meta:user-defined meta:name="OVERHEIDop.locatietype/OVERHEIDop.gebiedsmarkering">Vlak</meta:user-defined>
    <meta:user-defined meta:name="DC.title">Vergunning voor het aanleggen van tijdelijke werkwegen aan Erica, Spottersweg en Dirk Noordhoflaan in Oirschot.</meta:user-defined>
    <meta:user-defined meta:name="DCTERMS.W3CDTF/DCTERMS.available">2026-08-11</meta:user-defined>
    <meta:user-defined meta:name="DCTERMS.W3CDTF/OVERHEIDop.jaargang">2026</meta:user-defined>
    <meta:user-defined meta:name="OVERHEIDop.publicationIssue">381070</meta:user-defined>
    <meta:user-defined meta:name="OVERHEIDop.GmbID/DC.identifier">gmb-2026-381070</meta:user-defined>
    <meta:user-defined meta:name="OVERHEIDop.versieInformatie"/>
  </office:meta>
</office:document-meta>
</file>