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puincontainer op de openbare weg van 6 t/m 11 augustus 2026 ter hoogte van Ibislaan 6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5 augustus 2026 een ontheffing (met kenmerk 2186433) verleend voor het plaatsen van een puincontainer van donderdag 6 augustus 2026 t/m dinsdag 11 augustus 2026 op de openbare weg ter hoogte van de Ibislaan 6 te Hoevelaken.</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86433</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0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86433</meta:user-defined>
    <dc:language>nl</dc:language>
    <meta:user-defined meta:name="OVERHEIDop.locatietype/OVERHEIDop.gebiedsmarkering">Adres</meta:user-defined>
    <meta:user-defined meta:name="DC.title">Ontheffing voor het plaatsen van een puincontainer op de openbare weg van 6 t/m 11 augustus 2026 ter hoogte van Ibislaan 6 te Hoevelaken</meta:user-defined>
    <meta:user-defined meta:name="DCTERMS.W3CDTF/DCTERMS.available">2026-08-11</meta:user-defined>
    <meta:user-defined meta:name="DCTERMS.W3CDTF/OVERHEIDop.jaargang">2026</meta:user-defined>
    <meta:user-defined meta:name="OVERHEIDop.publicationIssue">381058</meta:user-defined>
    <meta:user-defined meta:name="OVERHEIDop.GmbID/DC.identifier">gmb-2026-381058</meta:user-defined>
    <meta:user-defined meta:name="OVERHEIDop.versieInformatie"/>
  </office:meta>
</office:document-meta>
</file>