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Terrasvergunning, In de Pimpelaer, Gedempte Nieuwesloot 83, 1811 KR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Tijdelijke Terrasvergunning; Gedempte Nieuwesloot 83, 1811 KR Alkmaar<text:span text:style-name="nadrukvet">; </text:span>In de Pimpelaer</text:p>
            <text:p text:style-name="common-al">
            
          </text:p>
            <text:p text:style-name="common-al">Datum ontvangst: 03-08-2026</text:p>
            <text:p text:style-name="last-al">Zaaknummer: 0000139793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0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397931</meta:user-defined>
    <dc:language>nl</dc:language>
    <meta:user-defined meta:name="OVERHEIDop.locatietype/OVERHEIDop.gebiedsmarkering">Punt</meta:user-defined>
    <meta:user-defined meta:name="DC.title">Algemene plaatselijke verordening Aangevraagd: Terrasvergunning, In de Pimpelaer, Gedempte Nieuwesloot 83, 1811 KR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57</meta:user-defined>
    <meta:user-defined meta:name="OVERHEIDop.GmbID/DC.identifier">gmb-2026-381057</meta:user-defined>
    <meta:user-defined meta:name="OVERHEIDop.versieInformatie"/>
  </office:meta>
</office:document-meta>
</file>