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de Pronkzitting De Kraonige Zwaone op 16 januari 2027 aan Brink 8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venementenvergunning heeft ontvangen, waarbij de reguliere procedure van toepassing is.</text:p>
            <text:p text:style-name="common-al">
            <text:span text:style-name="nadrukvet">Aanvraag <text:span text:style-name="nadrukvet">evenementenvergunning</text:span>:</text:span>
          </text:p>
            <text:list text:style-name="id1-3-2-1-1-4">
              <text:list-item text:style-override="id1-3-2-1-1-4-1">
                <text:number>•</text:number>
                <text:p text:style-name="al">SHCG De Kraonige Zwaone Huissen, voor het organiseren van de Pronkzitting De Kraonige Zwaone op 16 januari 2027 op de Brink 8 te Huissen <text:span text:style-name="nadrukcur">6852</text:span> 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10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organiseren van de Pronkzitting De Kraonige Zwaone op 16 januari 2027 aan Brink 8 te Hui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056</meta:user-defined>
    <meta:user-defined meta:name="OVERHEIDop.GmbID/DC.identifier">gmb-2026-381056</meta:user-defined>
    <meta:user-defined meta:name="OVERHEIDop.versieInformatie"/>
  </office:meta>
</office:document-meta>
</file>