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het gebruik van het pand naar wonen, Kerkstraat 6, 5944AM Arc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Kerkstraat 6, 5944AM Arcen</text:span>
          </text:p>
            <text:p text:style-name="common-al">Voor het wijzigen van het gebruik van het pand naar wonen</text:p>
            <text:p text:style-name="common-al">Ontvangen op 4 augustus 2026</text:p>
            <text:p text:style-name="common-al">Kenmerk Z2026-04031</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105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5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5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4031</meta:user-defined>
    <meta:user-defined meta:name="DCTERMS.abstract">Betreft: Aanvraag op locatie Kerkstraat 6, 5944AM Arcen</meta:user-defined>
    <dc:language>nl</dc:language>
    <meta:user-defined meta:name="OVERHEIDop.locatietype/OVERHEIDop.gebiedsmarkering">Vlak</meta:user-defined>
    <meta:user-defined meta:name="DC.title">Aanvraag vergunning voor het wijzigen van het gebruik van het pand naar wonen, Kerkstraat 6, 5944AM Arcen</meta:user-defined>
    <meta:user-defined meta:name="DCTERMS.W3CDTF/DCTERMS.available">2026-08-11</meta:user-defined>
    <meta:user-defined meta:name="DCTERMS.W3CDTF/OVERHEIDop.jaargang">2026</meta:user-defined>
    <meta:user-defined meta:name="OVERHEIDop.publicationIssue">381055</meta:user-defined>
    <meta:user-defined meta:name="OVERHEIDop.GmbID/DC.identifier">gmb-2026-381055</meta:user-defined>
    <meta:user-defined meta:name="OVERHEIDop.versieInformatie"/>
  </office:meta>
</office:document-meta>
</file>