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Amsteldijk 132-1 1078RT Amsterdam, Amsteldijk 132-2 1078R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het gebouw door het oprichten van een nieuw zelfstandige woning ter hoogte van de zolderverdieping en wijzigen van de kozijnen aan de achterzijde</text:p>
            <text:p text:style-name="common-al">Besluit: buiten behandeling gesteld</text:p>
            <text:p text:style-name="common-al">Besluit verzonden op: 06-08-2026</text:p>
            <text:p text:style-name="common-al">Zaakadres: Amsteldijk 132-1 1078RT Amsterdam, Amsteldijk 132-2 1078RT Amsterdam</text:p>
            <text:p text:style-name="common-al">Zaaknummer: Z2026-015735</text:p>
            <text:p text:style-name="common-al">DSO-nummer: 202604090109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5735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0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735</meta:user-defined>
    <meta:user-defined meta:name="DCTERMS.abstract">veranderen van het gebouw door het oprichten van een nieuw zelfstandige woning ter hoogte van de zolderverdieping en wijzigen van de kozijnen aan 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buiten behandeling gesteld Amsteldijk 132-1 1078RT Amsterdam, Amsteldijk 132-2 1078RT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54</meta:user-defined>
    <meta:user-defined meta:name="OVERHEIDop.GmbID/DC.identifier">gmb-2026-381054</meta:user-defined>
    <meta:user-defined meta:name="OVERHEIDop.versieInformatie"/>
  </office:meta>
</office:document-meta>
</file>