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Opening Carnaval seizoen 2026/2027 op 11 november 2026 in het centrum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en Bijzondere wetten</text:span>
          </text:p>
            <text:p text:style-name="common-al">De burgemeester maakt bekend dat zij de volgende aanvraag voor een evenementenvergunning heeft ontvangen, waarbij de reguliere procedure van toepassing is.</text:p>
            <text:p text:style-name="common-al">
            <text:span text:style-name="nadrukvet">Aanvraag </text:span>
            <text:span text:style-name="nadrukvet">
              <text:span text:style-name="nadrukvet">evenementenvergunning</text:span>
            </text:span>
            <text:span text:style-name="nadrukvet">:</text:span>
          </text:p>
            <text:list text:style-name="id1-3-2-1-1-4">
              <text:list-item text:style-override="id1-3-2-1-1-4-1">
                <text:number>•</text:number>
                <text:p text:style-name="al">SHCG De Kraonige Zwaone Huissen, voor het organiseren van Opening Carnaval seizoen 2026/2027 op 11 november 2026, in het centrum van Huissen <text:span text:style-name="nadrukcur">6851</text:span></text:p>
              </text:list-item>
            </text:list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team Veiligheid, Toezicht en Handhaving (VTH) van gemeente Lingewaard.</text:p>
            <text:p text:style-name="last-al">Team VTH is telefonisch bereikbaar op werkdagen van 9:00u tot 17:00u. Het telefoonnummer is 026-3260111. 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105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Aanvraag vergunning voor het organiseren van Opening Carnaval seizoen 2026/2027 op 11 november 2026 in het centrum te Hui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053</meta:user-defined>
    <meta:user-defined meta:name="OVERHEIDop.GmbID/DC.identifier">gmb-2026-381053</meta:user-defined>
    <meta:user-defined meta:name="OVERHEIDop.versieInformatie"/>
  </office:meta>
</office:document-meta>
</file>