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het organiseren van een ontmoetingsmoment voor de week tegen de eenzaamheid op 29 september 2026 op diverse locaties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3 augustus 2026 een goedkeuring (met kenmerk 2155539) verleend voor het organiseren van een ontmoetingsmoment voor de week tegen de eenzaamheid op dinsdag 29 september 2026 van 10:00 uur tot 17:00 uur op diverse locaties in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55539.</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05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5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5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2155539</meta:user-defined>
    <dc:language>nl</dc:language>
    <meta:user-defined meta:name="OVERHEIDop.locatietype/OVERHEIDop.gebiedsmarkering">Gemeente</meta:user-defined>
    <meta:user-defined meta:name="DC.title">Melding voor het organiseren van een ontmoetingsmoment voor de week tegen de eenzaamheid op 29 september 2026 op diverse locaties te Nijkerk</meta:user-defined>
    <meta:user-defined meta:name="DCTERMS.W3CDTF/DCTERMS.available">2026-08-11</meta:user-defined>
    <meta:user-defined meta:name="DCTERMS.W3CDTF/OVERHEIDop.jaargang">2026</meta:user-defined>
    <meta:user-defined meta:name="OVERHEIDop.publicationIssue">381052</meta:user-defined>
    <meta:user-defined meta:name="OVERHEIDop.GmbID/DC.identifier">gmb-2026-381052</meta:user-defined>
    <meta:user-defined meta:name="OVERHEIDop.versieInformatie"/>
  </office:meta>
</office:document-meta>
</file>