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996 - het realiseren van een opslaglocatie op het braakliggend terrein t.h.v. Amersfoortsestraatweg180  - in de periode van 10 augustus 2026 tot en met 22 december 2028 - APV/VFL ontheffing - Amersfoortsestraatweg 18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996</text:p>
            <text:p text:style-name="common-al">Ontvangstdatum: 24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1</meta:user-defined>
    <meta:user-defined meta:name="DCTERMS.abstract">Gemeente Huizen - Z.470996 - het realiseren van een opslaglocatie op het braakliggend terrein t.h.v. Amersfoortsestraatweg180  - in de periode van 10 augustus 2026 tot en met 22 december 2028 - APV/VFL ontheffing - Amersfoortsestraatweg 180, Huizen</meta:user-defined>
    <dc:language>nl</dc:language>
    <meta:user-defined meta:name="OVERHEIDop.locatietype/OVERHEIDop.gebiedsmarkering">Adres</meta:user-defined>
    <meta:user-defined meta:name="DC.title">Gemeente Huizen - Z.470996 - het realiseren van een opslaglocatie op het braakliggend terrein t.h.v. Amersfoortsestraatweg180  - in de periode van 10 augustus 2026 tot en met 22 december 2028 - APV/VFL ontheffing - Amersfoortsestraatweg 180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51</meta:user-defined>
    <meta:user-defined meta:name="OVERHEIDop.GmbID/DC.identifier">gmb-2026-381051</meta:user-defined>
    <meta:user-defined meta:name="OVERHEIDop.versieInformatie"/>
  </office:meta>
</office:document-meta>
</file>