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wijziging (zand) terras, Strand Egmond aan Zee 5 te Egmond aan Zee, wijziging terrasvergunning De Jongens Egmond aan Zee, datum: 7 augustus 2026 (Z2026-000029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10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86</meta:user-defined>
    <meta:user-defined meta:name="DCTERMS.abstract">Strand Egmond aan Zee 5, 1931AZ Egmond aan Zee, wijziging terrasvergunning De Jongens Egmond aan Zee, datum ontvangst 25 maart 2026 (Z2026-00002986)</meta:user-defined>
    <dc:language>nl</dc:language>
    <meta:user-defined meta:name="OVERHEIDop.locatietype/OVERHEIDop.gebiedsmarkering">Punt</meta:user-defined>
    <meta:user-defined meta:name="DC.title">Gemeente Bergen, ontvangen aanvraag wijziging (zand) terras, Strand Egmond aan Zee 5 te Egmond aan Zee, wijziging terrasvergunning De Jongens Egmond aan Zee, datum: 7 augustus 2026 (Z2026-00002986)</meta:user-defined>
    <meta:user-defined meta:name="DCTERMS.W3CDTF/DCTERMS.available">2026-08-11</meta:user-defined>
    <meta:user-defined meta:name="DCTERMS.W3CDTF/OVERHEIDop.jaargang">2026</meta:user-defined>
    <meta:user-defined meta:name="OVERHEIDop.publicationIssue">381045</meta:user-defined>
    <meta:user-defined meta:name="OVERHEIDop.GmbID/DC.identifier">gmb-2026-381045</meta:user-defined>
    <meta:user-defined meta:name="OVERHEIDop.versieInformatie"/>
  </office:meta>
</office:document-meta>
</file>