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Italiëplaats 7, 5911HR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Italiëplaats 7, 5911HR Venlo</text:span>
          </text:p>
            <text:p text:style-name="common-al">Voor het veranderen en vergroten van het pand t.b.v. het realiseren van een woning</text:p>
            <text:p text:style-name="common-al">Bekendgemaakt/verzonden op 7 augustus 2026</text:p>
            <text:p text:style-name="common-al">Kenmerk Z2026-02140</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8 augustus 2026 tot en met 18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8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04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4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140</meta:user-defined>
    <meta:user-defined meta:name="DCTERMS.abstract">Betreft: Beschikking op aanvraag op locatie Italiëplaats 7, 5911HR Venlo</meta:user-defined>
    <dc:language>nl</dc:language>
    <meta:user-defined meta:name="DC.title">Verleende Omgevingsvergunning reguliere voorbereidingsprocedure  - Italiëplaats 7, 5911HR Venlo</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39</meta:user-defined>
    <meta:user-defined meta:name="OVERHEIDop.publicationIssue">381044</meta:user-defined>
    <meta:user-defined meta:name="OVERHEIDop.GmbID/DC.identifier">gmb-2026-381044</meta:user-defined>
    <meta:user-defined meta:name="OVERHEIDop.versieInformatie"/>
  </office:meta>
</office:document-meta>
</file>