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legaliseren van een bijgebouw Burgemeester Lucasselaan 1 te Reeuwijk (RWK02 G 32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eft de Omgevingsdienst Midden-Holland (ODMH) namens gemeente Bodegraven-Reeuwijk besloten om de beslistermijn van de aanvraag met kenmerk 2026-00015392 voor het legaliseren van een bijgebouw op de locatie Burgemeester Lucasselaan 1 te Reeuwijk (RWK02 G 3218)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10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392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istermijn verlengen aanvraag het legaliseren van een bijgebouw Burgemeester Lucasselaan 1 te Reeuwijk (RWK02 G 3218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42</meta:user-defined>
    <meta:user-defined meta:name="OVERHEIDop.GmbID/DC.identifier">gmb-2026-381042</meta:user-defined>
    <meta:user-defined meta:name="OVERHEIDop.versieInformatie"/>
  </office:meta>
</office:document-meta>
</file>