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uizen - Z.470701 - het plaatsen van een (bouwafval)container op een openbare (parkeer)plaats  - in de periode van 29 juli 2026 tot en met 05 augustus 2026 - APV/VFL ontheffing - Trompstraat 15, 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.470701</text:p>
            <text:p text:style-name="common-al">Het besluit om de ontheffing te verlenen is naar de aanvrager verzonden op 23 juli 2026 (verzenddatum).</text:p>
            <text:p text:style-name="common-al">
            <text:span text:style-name="nadrukvet">Besluit inzien</text:span>
          </text:p>
            <text:p text:style-name="last-al">Gedurende zes weken na deze publicatie kunt u het besluit digitaal opvragen via omgeving@huiz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izen</text:p>
            </table:table-cell>
            <table:table-cell office:value-type="string" table:style-name="header.C">
              <text:p text:style-name="headerright"><text:span text:style-name="nr">Nr. 38103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3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3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izen</meta:user-defined>
    <meta:user-defined meta:name="OVERHEID.Gemeente/OVERHEID.authority">Huiz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APV/APVO/1099</meta:user-defined>
    <meta:user-defined meta:name="DCTERMS.abstract">Gemeente Huizen - Z.470701 - het plaatsen van een (bouwafval)container op een openbare (parkeer)plaats  - in de periode van 29 juli 2026 tot en met 05 augustus 2026 - APV/VFL ontheffing - Trompstraat 15, Huizen</meta:user-defined>
    <dc:language>nl</dc:language>
    <meta:user-defined meta:name="OVERHEIDop.locatietype/OVERHEIDop.gebiedsmarkering">Adres</meta:user-defined>
    <meta:user-defined meta:name="DC.title">Gemeente Huizen - Z.470701 - het plaatsen van een (bouwafval)container op een openbare (parkeer)plaats  - in de periode van 29 juli 2026 tot en met 05 augustus 2026 - APV/VFL ontheffing - Trompstraat 15, Huiz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1034</meta:user-defined>
    <meta:user-defined meta:name="OVERHEIDop.GmbID/DC.identifier">gmb-2026-381034</meta:user-defined>
    <meta:user-defined meta:name="OVERHEIDop.versieInformatie"/>
  </office:meta>
</office:document-meta>
</file>